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377 in AMSTERDAM</text:p>
            <text:p text:style-name="common-al">Looptijd :04-08-2026 t/m 04-09-2026</text:p>
            <text:p text:style-name="common-al">Verzonden naar aanvrager op: 27-07-2026</text:p>
            <text:p text:style-name="common-al">Kenmerk gemeente: Z/26/3165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9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86</meta:user-defined>
    <meta:user-defined meta:name="DCTERMS.abstract">Object,Herengracht 377 A 1016BC, 20260804, Herengracht ter hoogte van nummer: 377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7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3</meta:user-defined>
    <meta:user-defined meta:name="OVERHEIDop.GmbID/DC.identifier">gmb-2026-364773</meta:user-defined>
    <meta:user-defined meta:name="OVERHEIDop.versieInformatie"/>
  </office:meta>
</office:document-meta>
</file>