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185 in Amsterdam</text:p>
            <text:p text:style-name="common-al">Looptijd :29-07-2026 t/m 20-12-2026</text:p>
            <text:p text:style-name="common-al">Verzonden naar aanvrager op: 27-07-2026</text:p>
            <text:p text:style-name="common-al">Kenmerk gemeente: Z/26/3151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515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1504</meta:user-defined>
    <meta:user-defined meta:name="DCTERMS.abstract">*29/06 W8 op aanvullendegegev.*Object,Eerste Helmersstraat 185 H 1054DT, 20260701, Eerste Helmersstraat ter hoogte van nummer: 18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8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1</meta:user-defined>
    <meta:user-defined meta:name="OVERHEIDop.GmbID/DC.identifier">gmb-2026-364771</meta:user-defined>
    <meta:user-defined meta:name="OVERHEIDop.versieInformatie"/>
  </office:meta>
</office:document-meta>
</file>