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dakopbouw (legalisatie), Oosteinderweg 21, 1432AC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27 juli 2026 een besluit genomen op de aanvraag. De vergunning is aangevraagd voor het plaatsen van een dakopbouw (legalisatie) op locatie Oosteinderweg 21, 1432AC Aalsmeer.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4322.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7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4322.</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6473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22</meta:user-defined>
    <meta:user-defined meta:name="DCTERMS.abstract">Betreft:  besluit op locatie Oosteinderweg 21, 1432AC Aalsmeer</meta:user-defined>
    <dc:language>nl</dc:language>
    <meta:user-defined meta:name="DC.title">Aanvraag vergunning toegekend voor het plaatsen van een dakopbouw (legalisatie), Oosteinderweg 21, 1432AC Aalsmeer</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181</meta:user-defined>
    <meta:user-defined meta:name="OVERHEIDop.publicationIssue">364738</meta:user-defined>
    <meta:user-defined meta:name="OVERHEIDop.GmbID/DC.identifier">gmb-2026-364738</meta:user-defined>
    <meta:user-defined meta:name="OVERHEIDop.versieInformatie"/>
  </office:meta>
</office:document-meta>
</file>