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Ampèrestraat 1, 6902PG Zevenaar het uitbreiden van de bestaande uit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een besluit genomen op de aanvraag met zaaknummer Z2026-00000716 voor een omgevingsvergunning op locatie Ampèrestraat 1, 6902PG Zevenaar. De aanvraa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6 weken en eindigt op 7 september 2026. Voor meer informatie over de procedure kunt u contact opnemen via gemeente@zevenaar.nl ó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6470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16</meta:user-defined>
    <dc:language>nl</dc:language>
    <meta:user-defined meta:name="OVERHEIDop.locatietype/OVERHEIDop.gebiedsmarkering">Vlak</meta:user-defined>
    <meta:user-defined meta:name="DC.title">Kennisgeving besluit op aanvraag omgevingsvergunning Ampèrestraat 1, 6902PG Zevenaar het uitbreiden van de bestaande uitbouw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706</meta:user-defined>
    <meta:user-defined meta:name="OVERHEIDop.GmbID/DC.identifier">gmb-2026-364706</meta:user-defined>
    <meta:user-defined meta:name="OVERHEIDop.versieInformatie"/>
  </office:meta>
</office:document-meta>
</file>