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– vergunning c.q. ontheffing (tijdelijke reclame-uiting) Speelweek El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maandag 20 tot en met woensdag 22 juli 2026 de volgende vergunningen c.q. ontheffingen zijn verleend:</text:p>
            <text:p text:style-name="common-al"/>
            <text:p text:style-name="tussenkopcur">21 juli 2026</text:p>
            <text:p text:style-name="tussenkopcur">Tijdelijke reclame-uiting (b&amp;w)</text:p>
            <text:p text:style-name="common-al">- Stichting Speelweek Elst = tijdelijke reclame-uitingen (6 spandoeken) gedurende de periode van donderdag 6 t/m woensdag 26 augustus 2026, t.b.v. de jaarlijkse Speelweek in Elst.</text:p>
            <text:p text:style-name="common-al"/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647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oonplaats</meta:user-defined>
    <meta:user-defined meta:name="DC.title">Gemeente Rhenen – vergunning c.q. ontheffing (tijdelijke reclame-uiting) Speelweek El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705</meta:user-defined>
    <meta:user-defined meta:name="OVERHEIDop.GmbID/DC.identifier">gmb-2026-364705</meta:user-defined>
    <meta:user-defined meta:name="OVERHEIDop.versieInformatie"/>
  </office:meta>
</office:document-meta>
</file>