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nen – vergunning c.q. ontheffing (evenement) Besloten bruiloft Veenendaalsestraatweg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of het college van burgemeester en wethouders van de gemeente Rhenen maakt/maken bekend in de periode van maandag 20 tot en met woensdag 22 juli 2026 de volgende vergunningen c.q. ontheffingen zijn verleend:</text:p>
            <text:p text:style-name="common-al"/>
            <text:p text:style-name="tussenkopcur">22 juli 2026</text:p>
            <text:p text:style-name="tussenkopcur">Evenementen / activiteiten (burg.)</text:p>
            <text:p text:style-name="common-al">- Eastern Plaza BV = bruiloft (besloten) op maandag 10 augustus 2026 van 17.00 uur tot 23.00 uur in de tent op de parkeerplaats aan de Veenendaalsestraatweg 6 (eigen terrein) in Elst.</text:p>
            <text:p text:style-name="common-al"/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6470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Rhenen – vergunning c.q. ontheffing (evenement) Besloten bruiloft Veenendaalsestraatweg 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704</meta:user-defined>
    <meta:user-defined meta:name="OVERHEIDop.GmbID/DC.identifier">gmb-2026-364704</meta:user-defined>
    <meta:user-defined meta:name="OVERHEIDop.versieInformatie"/>
  </office:meta>
</office:document-meta>
</file>