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cob Honigstraat 30 1035X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opbouw aan de voor- en achterzijde van de woning</text:p>
            <text:p text:style-name="common-al">Zaakadres: Jacob Honigstraat 30 1035XX Amsterdam</text:p>
            <text:p text:style-name="common-al">Datum ontvangst: 21-07-2026</text:p>
            <text:p text:style-name="common-al">Zaaknummer: Z2026-032377</text:p>
            <text:p text:style-name="common-al">DSO-nummer: 202607210130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67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377</meta:user-defined>
    <meta:user-defined meta:name="DCTERMS.abstract">plaatsen van een dakopbouw aan de voor- en achterzijd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acob Honigstraat 30 1035XX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75</meta:user-defined>
    <meta:user-defined meta:name="OVERHEIDop.GmbID/DC.identifier">gmb-2026-364675</meta:user-defined>
    <meta:user-defined meta:name="OVERHEIDop.versieInformatie"/>
  </office:meta>
</office:document-meta>
</file>