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plaatsen van een tuinhuis tegen de woning Poelsstraat 38, 5825KD Overloo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tuinhuis tegen de woning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Poelsstraat 38, 5825KD Overloon</text:p>
              </text:list-item>
              <text:list-item text:style-override="id1-3-2-1-1-2-4">
                <text:number>•</text:number>
                <text:p text:style-name="al">Zaaknummer: Z2026-0000306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3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67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62</meta:user-defined>
    <meta:user-defined meta:name="DCTERMS.abstract">omgevingsvergunning verleend voor het plaatsen van een tuinhuis tegen de woning Poelsstraat 38, 5825KD Overloon 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verleend voor het plaatsen van een tuinhuis tegen de woning Poelsstraat 38, 5825KD Overloon</meta:user-defined>
    <meta:user-defined meta:name="OVERHEIDop.datumEindeReactietermijn">2026-09-03</meta:user-defined>
    <meta:user-defined meta:name="OVERHEIDop.terinzageleggingBG">https://jeleefomgeving.nl/inzien/826458385/2f6cf7d6-f1b9-4209-9518-9507f39e2e7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73</meta:user-defined>
    <meta:user-defined meta:name="OVERHEIDop.GmbID/DC.identifier">gmb-2026-364673</meta:user-defined>
    <meta:user-defined meta:name="OVERHEIDop.versieInformatie"/>
  </office:meta>
</office:document-meta>
</file>