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twee woningen op de locatie Nieuwstraat 2d en 2e te Dreumel zaaknummer ODR2610808</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de bouw van twee woningen aan de Nieuwstraat 2d en 2e te Dreu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2 juli 2026. De gemeente neemt daarover waarschijnlijk 16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646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bouw van twee woningen op de locatie Nieuwstraat 2d en 2e te Dreumel zaaknummer ODR2610808</meta:user-defined>
    <meta:user-defined meta:name="DCTERMS.W3CDTF/DCTERMS.available">2026-07-29</meta:user-defined>
    <meta:user-defined meta:name="DCTERMS.W3CDTF/OVERHEIDop.jaargang">2026</meta:user-defined>
    <meta:user-defined meta:name="OVERHEIDop.publicationIssue">364665</meta:user-defined>
    <meta:user-defined meta:name="OVERHEIDop.GmbID/DC.identifier">gmb-2026-364665</meta:user-defined>
    <meta:user-defined meta:name="OVERHEIDop.versieInformatie"/>
  </office:meta>
</office:document-meta>
</file>