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fietsenstalling in voortuin, aan Nieuwe Mollenhutseweg 9, 6533HB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realiseren van een fietsenstalling in de voortuin aan Nieuwe Mollenhutseweg 9, 6533HB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De aanvraag is geregistreerd onder kenmerk Z2026-00003313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4 juni 2026. De gemeente neemt daarover waarschijnlijk 3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466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13</meta:user-defined>
    <meta:user-defined meta:name="DCTERMS.abstract">Betreft: Aanvraag op locatie Nieuwe Mollenhutseweg 9, 6533HB Nijmegen</meta:user-defined>
    <dc:language>nl</dc:language>
    <meta:user-defined meta:name="OVERHEIDop.locatietype/OVERHEIDop.gebiedsmarkering">Vlak</meta:user-defined>
    <meta:user-defined meta:name="DC.title">Aanvraag omgevingsvergunning voor het realiseren van een fietsenstalling in voortuin, aan Nieuwe Mollenhutseweg 9, 6533HB Nijmegen</meta:user-defined>
    <meta:user-defined meta:name="OVERHEIDop.datumEindeReactietermijn">2026-09-03</meta:user-defined>
    <meta:user-defined meta:name="OVERHEIDop.terinzageleggingBG">https://jeleefomgeving.nl/inzien/001479179/8dd812a3-20f1-4f74-9915-b6022bc221e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62</meta:user-defined>
    <meta:user-defined meta:name="OVERHEIDop.GmbID/DC.identifier">gmb-2026-364662</meta:user-defined>
    <meta:user-defined meta:name="OVERHEIDop.versieInformatie"/>
  </office:meta>
</office:document-meta>
</file>