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raam aan de voorzijde van de woning op de locatie Dokter de Boerstraat 9 te Nieuwe Niedorp, zaaknummer Z-614303</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dakraam aan de voorzijde van de woning op de locatie Dokter de Boerstraat 9 te Nieuwe Niedorp.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7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46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dakraam aan de voorzijde van de woning op de locatie Dokter de Boerstraat 9 te Nieuwe Niedorp, zaaknummer Z-614303</meta:user-defined>
    <meta:user-defined meta:name="DCTERMS.W3CDTF/DCTERMS.available">2026-07-29</meta:user-defined>
    <meta:user-defined meta:name="DCTERMS.W3CDTF/OVERHEIDop.jaargang">2026</meta:user-defined>
    <meta:user-defined meta:name="OVERHEIDop.publicationIssue">364658</meta:user-defined>
    <meta:user-defined meta:name="OVERHEIDop.GmbID/DC.identifier">gmb-2026-364658</meta:user-defined>
    <meta:user-defined meta:name="OVERHEIDop.versieInformatie"/>
  </office:meta>
</office:document-meta>
</file>