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inkenstraat 130 1013J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zonnepanelen ten behoeve van het gebouw</text:p>
            <text:p text:style-name="common-al">Zaakadres: Vinkenstraat 130 1013JW Amsterdam</text:p>
            <text:p text:style-name="common-al">Datum ontvangst: 24-06-2026</text:p>
            <text:p text:style-name="common-al">Zaaknummer: Z2026-027716</text:p>
            <text:p text:style-name="common-al">DSO-nummer: 202606240046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65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716</meta:user-defined>
    <meta:user-defined meta:name="DCTERMS.abstract">plaatsen van zonnepanelen ten behoeve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inkenstraat 130 1013JW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54</meta:user-defined>
    <meta:user-defined meta:name="OVERHEIDop.GmbID/DC.identifier">gmb-2026-364654</meta:user-defined>
    <meta:user-defined meta:name="OVERHEIDop.versieInformatie"/>
  </office:meta>
</office:document-meta>
</file>