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standplaats voor de verkoop van oliebollen op zondag 6 december tot en met woensdag 31 december 2026 aan Winkelcentrum Coevering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 Winkelcentrum Coevering Geldrop</text:p>
            <text:p text:style-name="common-al">Verzenddatum besluit : 16 juli 2026</text:p>
            <text:p text:style-name="common-al">Omschrijving : Standplaats voor de verkoop van oliebollen op zondag 6 december t/m woensdag 31 december 2026. </text:p>
            <text:p text:style-name="common-al">Zaaknummer : 3768184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6464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768184</meta:user-defined>
    <dc:language>nl</dc:language>
    <meta:user-defined meta:name="OVERHEIDop.locatietype/OVERHEIDop.gebiedsmarkering">Weg</meta:user-defined>
    <meta:user-defined meta:name="DC.title">Toestemming voor een standplaats voor de verkoop van oliebollen op zondag 6 december tot en met woensdag 31 december 2026 aan Winkelcentrum Coevering te Geldro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645</meta:user-defined>
    <meta:user-defined meta:name="OVERHEIDop.GmbID/DC.identifier">gmb-2026-364645</meta:user-defined>
    <meta:user-defined meta:name="OVERHEIDop.versieInformatie"/>
  </office:meta>
</office:document-meta>
</file>