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vergunning voor het plaatsen van één container, één eco-toilet en bouwmaterialen op twee parkeerplaatsen ter hoogte van Notarisappelstraat 13, 1461JH Zuidoostbeemster in de periode van 14 augustus 2026 tot en met 1 oktober 2026 in verband met het plaatsen van e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besloten tot het toekennen van een vergunning voor het plaatsen van één container, één eco-toilet en bouwmaterialen op twee parkeerplaatsen ter hoogte van Notarisappelstraat 13, 1461JH Zuidoostbeemster in de periode van 14 augustus 2026 tot en met 1 oktober 2026 in verband met het plaatsen van een aanbouw. Het besluit betreft de volgende onderdelen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Verzenddatum besluit : 27 juli 2026</text:p>
            <text:p text:style-name="common-al">Zaaknummer : Z2026-0000309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646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090</meta:user-defined>
    <meta:user-defined meta:name="DCTERMS.abstract">Betreft: beschikking op aanvraag op locatie Notarisappelstraat voor nr 13, 1461JH Zuidoostbeemst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tot het toekennen van een vergunning voor het plaatsen van één container, één eco-toilet en bouwmaterialen op twee parkeerplaatsen ter hoogte van Notarisappelstraat 13, 1461JH Zuidoostbeemster in de periode van 14 augustus 2026 tot en met 1 oktober 2026 in verband met het plaatsen van een aanbouw</meta:user-defined>
    <meta:user-defined meta:name="OVERHEIDop.datumEindeReactietermijn">2026-09-07</meta:user-defined>
    <meta:user-defined meta:name="OVERHEIDop.terinzageleggingBG">https://jeleefomgeving.nl/inzien/001801582/94fef50c-031e-4976-ab5d-8c673a0284c7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36</meta:user-defined>
    <meta:user-defined meta:name="OVERHEIDop.GmbID/DC.identifier">gmb-2026-364636</meta:user-defined>
    <meta:user-defined meta:name="OVERHEIDop.versieInformatie"/>
  </office:meta>
</office:document-meta>
</file>