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erkeersbesluit uitbreiden parkeerschijfzone Raadhuisstraat Dalfsen</text:p>
      <text:section text:name="regeling_id1-3-2" text:style-name="regeling">
        <text:section text:name="aanhef_id1-3-2-1" text:style-name="aanhef">
          <text:section text:name="considerans_id1-3-2-1-1" text:style-name="considerans">
            <text:p text:style-name="tussenkopcur">
            <text:span text:style-name="nadrukvet">Overwegingen ten aanzien van het besluit</text:span>
          </text:p>
            <text:p text:style-name="considerans.al">
            <text:span text:style-name="nadrukcur">Overwegende dat:</text:span>
          </text:p>
            <text:p text:style-name="considerans.al">- op 9 december 2025 een verkeersbesluit met publicatienummer 534559 is gepubliceerd in het Gemeenteblad, voor het uitbreiden van de parkeerschijfzone Raadhuisstraat t.h.v. gemeentehuis te Dalfsen;</text:p>
            <text:p text:style-name="considerans.al">- in het coalitieakkoord is opgenomen dat ter plaatse van de jeu-de-boulesbaan (nabij het gemeentehuis) extra parkeerplaatsen zullen worden gerealiseerd;</text:p>
            <text:p text:style-name="considerans.al">- de gemeente het wenselijk acht om de eventuele realisatie van extra parkeerplaatsen en de uitbreiding van de parkeerschijfzone in samenhang te beoordelen;</text:p>
            <text:p text:style-name="considerans.al">- de gemeente het verkeersbesluit van 9 december intrekt, zodat eerst het effect van de uitbreiding van de parkeercapaciteit onderzocht kan worden;</text:p>
            <text:p text:style-name="considerans.al">- de intrekking van het verkeersbesluit niet betekent dat van uitbreiding van de parkeerschijfzone wordt afgezien. Het blijft de bedoeling om hierover op een later moment opnieuw een besluit te nemen, waarbij de resultaten van het nader onderzoek en de toekomstige inrichting van het gebied worden betrokken.</text:p>
            <text:p text:style-name="considerans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Met inachtneming van het bepaalde in artikel 6.19 van de Algemene wet bestuursrecht, het besluit van 9 december 2025 “Verkeersbesluit uitbreiden parkeerschijfzone Raadhuisstraat t.h.v. gemeentehuis te Dalfsen” met publicatienummer 534559 in te trekken.</text:p>
            <text:p text:style-name="tekst_bottom"/>
          </text:section>
        </text:section>
        <text:section text:name="regeling-sluiting_id1-3-2-3" text:style-name="regeling-sluiting">
          <text:section text:name="gegeven_id1-3-2-3-1" text:style-name="gegeven">
            <text:p text:style-name="dagtekening">
            <text:span text:style-name="plaats">Dalfsen</text:span>
            <text:span text:style-name="datum">27 juli 2026</text:span>
          </text:p>
          </text:section>
          <text:section text:name="ondertekening_id1-3-2-3-2">
            <text:p>namens burgemeester en wethouders, </text:p>
            <text:p><text:span text:style-name="ondertekening_naam"><text:span text:style-name="voornaam">Ralph</text:span><text:span text:style-name="achternaam">List</text:span></text:span></text:p>
            <text:p><text:span text:style-name="functie">Adviseur Verkeer en Vervo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wordt openbaar bekend gemaakt in het Gemeenteblad en KERNpunten. Tegen dit besluit kunnen belanghebbenden bezwaar maken. Dit doet u door een bezwaarschrift in te dienen binnen zes weken na de dag van bekendmaking van dit besluit. In het bezwaarschrift moet in ieder geval staan:</text:p>
          <text:p text:style-name="bezwaarschrift_al">- uw naam en adres;</text:p>
          <text:p text:style-name="bezwaarschrift_al">- de datum;</text:p>
          <text:p text:style-name="bezwaarschrift_al">- een omschrijving van het besluit waartegen u bezwaar maakt en de redenen van uw bezwaar.</text:p>
          <text:p text:style-name="bezwaarschrift_al">U moet het bezwaarschrift ook ondertekenen. Ook vragen wij u om een vermelding van het zaaknummer van het besluit waar u bezwaar tegen heeft mee te sturen en aan te geven op welk telefoonnummer of e-mailadres u te bereiken bent. Het bezwaarschrift moet u sturen naar het College van burgemeester en wethouders van Dalfsen, Postbus 35, 7720 AA Dalfsen. Het besluit blijft gelden in de tijd dat uw bezwaarschrift in behandeling is. Als u dit niet wilt, vanwege spoedeisend belang of omdat het besluit onherstelbare gevolgen heeft voor u, dan kunt u een verzoek om voorlopige voorziening indienen bij de Voorzieningenrechter van de Rechtbank Overijssel, locatie Zwolle (Postbus 10067, 8000 GB Zwoll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6462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alfsen</meta:user-defined>
    <meta:user-defined meta:name="OVERHEID.Gemeente/OVERHEID.authority">Dalfsen</meta:user-defined>
    <meta:user-defined meta:name="OVERHEID.Informatietype/DC.type">officiële publicatie</meta:user-defined>
    <meta:user-defined meta:name="OVERHEIDop.Rubriek/DC.type">verkeersbesluit of -mededeling</meta:user-defined>
    <meta:user-defined meta:name="OVERHEID.Gemeente/DCTERMS.publisher">Dalfs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Dalfsen - Intrekking verkeersbesluit - Dalfs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meta:user-defined>
    <meta:user-defined meta:name="OVERHEIDop.verkeersbordcode">WM1</meta:user-defined>
    <dc:language>nl</dc:language>
    <meta:user-defined meta:name="OVERHEIDop.locatietype/OVERHEIDop.gebiedsmarkering">Adres</meta:user-defined>
    <meta:user-defined meta:name="DC.title">intrekken verkeersbesluit uitbreiden parkeerschijfzone Raadhuisstraat Dalfsen</meta:user-defined>
    <meta:user-defined meta:name="DCTERMS.W3CDTF/DCTERMS.available">2026-08-04</meta:user-defined>
    <meta:user-defined meta:name="DCTERMS.W3CDTF/OVERHEIDop.jaargang">2026</meta:user-defined>
    <meta:user-defined meta:name="OVERHEIDop.publicationIssue">364629</meta:user-defined>
    <meta:user-defined meta:name="OVERHEIDop.GmbID/DC.identifier">gmb-2026-364629</meta:user-defined>
    <meta:user-defined meta:name="OVERHEIDop.versieInformatie"/>
  </office:meta>
</office:document-meta>
</file>