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mermeer, Ingetrokken aanvraag omgevingsvergunning, Beemsterstraat 71 2131ZA Hoofddorp, het plaatsen van een dakkapel aan de voorzijde van de woning, 2026042102070, 0394132877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last-al">Het indienen van een bezwaar- en/of beroepschrift is hierbij niet van toepass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6461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6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287750</meta:user-defined>
    <meta:user-defined meta:name="DCTERMS.abstract">het plaatsen van een dakkapel aan de voorzijde van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Gemeente Haarlemmermeer, Ingetrokken aanvraag omgevingsvergunning, Beemsterstraat 71 2131ZA Hoofddorp, het plaatsen van een dakkapel aan de voorzijde van de woning, 2026042102070, 03941328775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618</meta:user-defined>
    <meta:user-defined meta:name="OVERHEIDop.GmbID/DC.identifier">gmb-2026-364618</meta:user-defined>
    <meta:user-defined meta:name="OVERHEIDop.versieInformatie"/>
  </office:meta>
</office:document-meta>
</file>