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Olympiaweg 117-H 1076V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een dode boom, staande in de achtertuin</text:p>
            <text:p text:style-name="common-al">Zaakadres: Olympiaweg 117-H 1076VW Amsterdam</text:p>
            <text:p text:style-name="common-al">Datum ontvangst: 29-06-2026</text:p>
            <text:p text:style-name="common-al">Zaaknummer: Z2026-028559</text:p>
            <text:p text:style-name="common-al">DSO-nummer: 202606290195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61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1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1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28559</meta:user-defined>
    <meta:user-defined meta:name="DCTERMS.abstract">kappen van een dode boom, staande in de achtertui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Olympiaweg 117-H 1076VW Amster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611</meta:user-defined>
    <meta:user-defined meta:name="OVERHEIDop.GmbID/DC.identifier">gmb-2026-364611</meta:user-defined>
    <meta:user-defined meta:name="OVERHEIDop.versieInformatie"/>
  </office:meta>
</office:document-meta>
</file>