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Kinkerstraat 372-2 1053G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7-07-2026</text:p>
            <text:p text:style-name="common-al">Zaakadres: Kinkerstraat 372-2 1053GH Amsterdam</text:p>
            <text:p text:style-name="common-al">Zaaknummer: Z2026-02727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7274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61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1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1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727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Kinkerstraat 372-2 1053GH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10</meta:user-defined>
    <meta:user-defined meta:name="OVERHEIDop.GmbID/DC.identifier">gmb-2026-364610</meta:user-defined>
    <meta:user-defined meta:name="OVERHEIDop.versieInformatie"/>
  </office:meta>
</office:document-meta>
</file>