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plaatsen van een dakkapel, Cornelis Speelmanstraat 48, 7535 ZC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STADSDEEL Oost</text:p>
            <text:p text:style-name="common-al">Wij hebben op 27 juli 2026 een besluit genomen op de aanvraag met zaaknummer 0153Z2603-0608 voor het plaatsen van een dakkapel op de locatie Cornelis Speelmanstraat 48, 7535 ZC Enschede.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6460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0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0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3-0608</meta:user-defined>
    <dc:language>nl</dc:language>
    <meta:user-defined meta:name="OVERHEIDop.locatietype/OVERHEIDop.gebiedsmarkering">Punt</meta:user-defined>
    <meta:user-defined meta:name="DC.title">Kennisgeving besluit op aanvraag het plaatsen van een dakkapel, Cornelis Speelmanstraat 48, 7535 ZC Enschede</meta:user-defined>
    <meta:user-defined meta:name="DCTERMS.W3CDTF/DCTERMS.available">2026-08-05</meta:user-defined>
    <meta:user-defined meta:name="DCTERMS.W3CDTF/OVERHEIDop.jaargang">2026</meta:user-defined>
    <meta:user-defined meta:name="OVERHEIDop.publicationIssue">364607</meta:user-defined>
    <meta:user-defined meta:name="OVERHEIDop.GmbID/DC.identifier">gmb-2026-364607</meta:user-defined>
    <meta:user-defined meta:name="OVERHEIDop.versieInformatie"/>
  </office:meta>
</office:document-meta>
</file>