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verbouwen van een woonhuis (gemeentelijk monument) aan van Rijckevorselstraat 6, 5175 AN Loon op Z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an Rijckevorselstraat 6, 5175 AN Loon op Zand,</text:span> het verbouwen van een woonhuis (gemeentelijk monument) (0809Z2606642 verzonden 27-07-2026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last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6460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0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0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09Z2606642</meta:user-defined>
    <dc:language>nl</dc:language>
    <meta:user-defined meta:name="OVERHEIDop.locatietype/OVERHEIDop.gebiedsmarkering">Punt</meta:user-defined>
    <meta:user-defined meta:name="DC.title">Toestemming voor het verbouwen van een woonhuis (gemeentelijk monument) aan van Rijckevorselstraat 6, 5175 AN Loon op Zand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603</meta:user-defined>
    <meta:user-defined meta:name="OVERHEIDop.GmbID/DC.identifier">gmb-2026-364603</meta:user-defined>
    <meta:user-defined meta:name="OVERHEIDop.versieInformatie"/>
  </office:meta>
</office:document-meta>
</file>