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locatie Hendrik de Liefdehof 11 te Culemborg zaaknummer ODR2606671</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het plaatsen van een dakkapel aan de Hendrik de Liefdehof 11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7 augustus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6460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0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0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de locatie Hendrik de Liefdehof 11 te Culemborg zaaknummer ODR2606671</meta:user-defined>
    <meta:user-defined meta:name="DCTERMS.W3CDTF/DCTERMS.available">2026-07-29</meta:user-defined>
    <meta:user-defined meta:name="DCTERMS.W3CDTF/OVERHEIDop.jaargang">2026</meta:user-defined>
    <meta:user-defined meta:name="OVERHEIDop.publicationIssue">364601</meta:user-defined>
    <meta:user-defined meta:name="OVERHEIDop.GmbID/DC.identifier">gmb-2026-364601</meta:user-defined>
    <meta:user-defined meta:name="OVERHEIDop.versieInformatie"/>
  </office:meta>
</office:document-meta>
</file>