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14 tot en met 24 augustus 2026, Oersoep Festival, Intro, Stek Reunie en Froday - Waalplein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9-07-2026</text:p>
            <text:p text:style-name="common-al">
            <text:span text:style-name="nadrukvet">Omschrijving: </text:span>Evenementenvergunning (Waalplei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010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9-06-2026</text:p>
            <text:p text:style-name="common-al">
            <text:span text:style-name="nadrukvet">Definitieve beschikking verzonden: </text:span>27-07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7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7 juli 2026 tot en met 07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0106/770d098b-c47c-4d90-b8d0-d51dbc44da54.pdf" xlink:type="simple">https://besluitenapv.nijmegen.nl/ZD2600080106/770d098b-c47c-4d90-b8d0-d51dbc44da54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451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5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14 tot en met 24 augustus 2026, Oersoep Festival, Intro, Stek Reunie en Froday - Waalplein te Nijme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514</meta:user-defined>
    <meta:user-defined meta:name="OVERHEIDop.GmbID/DC.identifier">gmb-2026-364514</meta:user-defined>
    <meta:user-defined meta:name="OVERHEIDop.versieInformatie"/>
  </office:meta>
</office:document-meta>
</file>