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ss - Melding Besluit activiteiten leefomgeving (Bal) – De Rand 13 Deursen-Dennen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Oss delen mee dat zij de volgende melding hebben ontvangen:</text:p>
            <text:p text:style-name="common-al">Voor: Het toepassen van grond </text:p>
            <text:p text:style-name="common-al">Locatie: De Rand 13 en omgeving in Deursen-Dennenburg</text:p>
            <text:p text:style-name="common-al">DSO-kenmerk: 2026063001378</text:p>
            <text:p text:style-name="common-al">Zaaknummer: Z/509642</text:p>
            <text:p text:style-name="common-al">Datum ontvangen: 30 juni 2026</text:p>
            <text:p text:style-name="common-al">Tegen deze melding kan geen bezwaar worden gemaakt. </text:p>
            <text:p text:style-name="common-al">
            <text:span text:style-name="nadrukvet">Inzage en Inlichtingen </text:span>
          </text:p>
            <text:p text:style-name="last-al">Heeft u vragen over de melding? Neem dan contact op met de Omgevingsdienst Brabant Noord, via telefoonnummer 088 7430 000 of per e-mail info@odbn.nl. Vermeld daarbij het zaaknummer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64508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50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50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Oss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09642</meta:user-defined>
    <dc:language>nl</dc:language>
    <meta:user-defined meta:name="OVERHEIDop.locatietype/OVERHEIDop.gebiedsmarkering">Punt</meta:user-defined>
    <meta:user-defined meta:name="DC.title">Gemeente Oss - Melding Besluit activiteiten leefomgeving (Bal) – De Rand 13 Deursen-Dennenburg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508</meta:user-defined>
    <meta:user-defined meta:name="OVERHEIDop.GmbID/DC.identifier">gmb-2026-364508</meta:user-defined>
    <meta:user-defined meta:name="OVERHEIDop.versieInformatie"/>
  </office:meta>
</office:document-meta>
</file>