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verleende vergunning met kenmerk GU-Z2025-0040035, Skagerraklaan 152, 3544RR Utrecht, GU-Z2026-00620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kagerraklaan 152, 3544RR Utrecht</text:p>
            <text:p text:style-name="common-al">GU-Z2026-0062033</text:p>
            <text:p text:style-name="common-al">Toelichting: het wijzigen van verleende vergunning met kenmerk GU-Z2025-0040035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50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033</meta:user-defined>
    <meta:user-defined meta:name="DCTERMS.abstract">Toelichting: het wijzigen van verleende vergunning met kenmerk GU-Z2025-0040035</meta:user-defined>
    <dc:language>nl</dc:language>
    <meta:user-defined meta:name="DC.title">Verleende Omgevingsvergunning, het wijzigen van verleende vergunning met kenmerk GU-Z2025-0040035, Skagerraklaan 152, 3544RR Utrecht, GU-Z2026-0062033</meta:user-defined>
    <meta:user-defined meta:name="OVERHEIDop.datumEindeReactietermijn">2026-09-07</meta:user-defined>
    <meta:user-defined meta:name="OVERHEIDop.terinzageleggingBG">https://jeleefomgeving.nl/inzien/002220647/22d60243-3036-4607-8738-096cf09e9ea2</meta:user-defined>
    <meta:user-defined meta:name="OVERHEIDop.locatietype/OVERHEIDop.gebiedsmarkering">GeometrieRef</meta:user-defined>
    <meta:user-defined meta:name="DCTERMS.W3CDTF/DCTERMS.available">2026-07-29</meta:user-defined>
    <meta:user-defined meta:name="DCTERMS.W3CDTF/OVERHEIDop.jaargang">2026</meta:user-defined>
    <meta:user-defined meta:name="OVERHEIDop.externeBijlage">Afwijkvergunning|exb-2026-27160</meta:user-defined>
    <meta:user-defined meta:name="OVERHEIDop.publicationIssue">364504</meta:user-defined>
    <meta:user-defined meta:name="OVERHEIDop.GmbID/DC.identifier">gmb-2026-364504</meta:user-defined>
    <meta:user-defined meta:name="OVERHEIDop.versieInformatie"/>
  </office:meta>
</office:document-meta>
</file>