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Zakelijke beschrijving anterieure overeenkomst Nieuweweg 103 te Hoofddorp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arlemmermeer maakt ingevolge artikel 16.138 Omgevingswet en artikel 12 Bekendmakingswet bekend dat, tussen de gemeente Haarlemmermeer en de grondeigenaren van de percelen kadastraal bekend gemeente Haarlemmermeer, sectie L, nummers 5342 en 7593 (hierna: de ‘’Perceel eigenaren’’), een anterieure overeenkomst d.d. 9 juli 2026 is gesloten. </text:p>
            <text:p text:style-name="common-al">In de anterieure overeenkomst zijn onder meer afspraken gemaakt over het bouwplan en het verhaal van de door de gemeente te maken kosten voor de herontwikkeling.</text:p>
            <text:p text:style-name="common-al">
            <text:span text:style-name="nadrukvet">Zakelijke beschrijving anterieure overeenkomst Nieuweweg 103 te Hoofddorp zoals bedoeld in artikel 16.138 Omgevingswet en artikel 12 Bekendmakingswet</text:span>
          </text:p>
            <text:p text:style-name="common-al">
            <text:span text:style-name="nadrukondlijn">Partijen:</text:span>
          </text:p>
            <text:list text:style-name="id1-3-2-1-1-5">
              <text:list-item text:style-override="id1-3-2-1-1-5-1">
                <text:number>-</text:number>
                <text:p text:style-name="al">Gemeente Haarlemmermeer (hierna: de “gemeente”)</text:p>
              </text:list-item>
              <text:list-item text:style-override="id1-3-2-1-1-5-2">
                <text:number>-</text:number>
                <text:p text:style-name="al">de Perceel eigenaren</text:p>
              </text:list-item>
            </text:list>
            <text:p text:style-name="common-al">
            <text:span text:style-name="nadrukondlijn">Locatie plangebied: </text:span>
          </text:p>
            <text:p text:style-name="common-al">De ontwikkeling vindt plaats op de percelen gelegen aan de Nieuweweg 103 te Hoofddorp, kadastraal bekend gemeente Haarlemmermeer, sectie L, nummers 5342 en 7593. </text:p>
            <text:p text:style-name="common-al">
            <text:span text:style-name="nadrukondlijn">Bouwplan</text:span>
          </text:p>
            <text:p text:style-name="common-al">De Perceel eigenaren gaan voor eigen rekening en risico op de voornoemde percelen 154 appartementen, commerciële ruimte in de plint en bijbehorende parkeervoorzieningen realiseren. </text:p>
            <text:p text:style-name="common-al">
            <text:span text:style-name="nadrukondlijn">Anterieure overeenkomst (ondertekend d.d. 9 juli 2026)</text:span> </text:p>
            <text:p text:style-name="common-al">In de anterieure overeenkomst zijn de voorwaarden vastgelegd waaronder:</text:p>
            <text:list text:style-name="id1-3-2-1-1-12">
              <text:list-item text:style-override="id1-3-2-1-1-12-1">
                <text:number>a)</text:number>
                <text:p text:style-name="al">door de gemeente wordt overgegaan tot kostenverhaal op de Perceel eigenaren, zoals bedoeld in afdeling 13.6 van de Omgevingswet;</text:p>
              </text:list-item>
              <text:list-item text:style-override="id1-3-2-1-1-12-2">
                <text:number>b)</text:number>
                <text:p text:style-name="al">een financiële bijdrage zoals bedoeld in afdeling 13.7 van de Omgevingswet;</text:p>
              </text:list-item>
              <text:list-item text:style-override="id1-3-2-1-1-12-3">
                <text:number>c)</text:number>
                <text:p text:style-name="al">de inspanningsverplichting van de gemeente om – onder voorbehoud van haar   publiekrechtelijke taken en verantwoordelijkheden – zich in te spannen om   publiekrechtelijke medewerking te verlenen; en </text:p>
              </text:list-item>
              <text:list-item text:style-override="id1-3-2-1-1-12-4">
                <text:number>d)</text:number>
                <text:p text:style-name="al">de voorwaarden waaronder de Perceel eigenaren voor eigen rekening en risico zullen overgaan tot de ontwikkeling van het bouwplan zoals hierboven benoemd.</text:p>
              </text:list-item>
            </text:list>
            <text:p text:style-name="common-al">
            <text:span text:style-name="nadrukondlijn">Geen reacties mogelijk</text:span>
          </text:p>
            <text:p text:style-name="common-al">Tegen de anterieure overeenkomst en de zakelijke beschrijving van de inhoud van de anterieure overeenkomst staat geen bezwaar of beroep open.</text:p>
            <text:p text:style-name="common-al">
            <text:span text:style-name="nadrukondlijn">Inzage</text:span>
          </text:p>
            <text:p text:style-name="common-al">Vanaf 30 juli 2026 ligt de anterieure overeenkomst gedurende zes weken ter inzage bij de informatiebalie van het Gemeentekantoor Beukenhorst in Hoofddorp (Taurusavenue 100, 2132 LS Hoofddorp).   </text:p>
            <text:p text:style-name="common-al">Voor het maken van een afspraak ten behoeve van een inzage kunt u bellen met het algemene telefoonnummer van de gemeente Haarlemmermeer: 0900-1852. </text:p>
            <text:p text:style-name="last-al"> Het college heeft besloten om een aantal delen en bijlagen van de anterieure overeenkomst geheim te verklaren. De betreffende delen en bijlagen kunt u niet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450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0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0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Zakelijke beschrijving anterieure overeenkomst Nieuweweg 103 te Hoofddorp</meta:user-defined>
    <meta:user-defined meta:name="DCTERMS.W3CDTF/DCTERMS.available">2026-07-30</meta:user-defined>
    <meta:user-defined meta:name="DCTERMS.W3CDTF/OVERHEIDop.jaargang">2026</meta:user-defined>
    <meta:user-defined meta:name="OVERHEIDop.publicationIssue">364500</meta:user-defined>
    <meta:user-defined meta:name="OVERHEIDop.GmbID/DC.identifier">gmb-2026-364500</meta:user-defined>
    <meta:user-defined meta:name="OVERHEIDop.versieInformatie"/>
  </office:meta>
</office:document-meta>
</file>