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Aanvraag vergunning voor het herontwikkeling van agrarisch bedrijf naar wonen aan Laagt 4, 4286 LV Alm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 het herontwikkeling van agrarisch bedrijf naar wonen aan Laagt 4, 4286 LV Almkerk (1959149926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3-07-2026. De gemeente neemt daarover waarschijnlijk voor 17-09-2026 een besluit. I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ia de website van de gemeente Altena kunt u een informatieverzoek indienen om de 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64469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46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46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59149926</meta:user-defined>
    <meta:user-defined meta:name="DCTERMS.abstract">het herontwikkeling van agrarisch bedrijf naar wonen</meta:user-defined>
    <dc:language>nl</dc:language>
    <meta:user-defined meta:name="OVERHEIDop.locatietype/OVERHEIDop.gebiedsmarkering">Punt</meta:user-defined>
    <meta:user-defined meta:name="DC.title">Gemeente Altena - Aanvraag vergunning voor het herontwikkeling van agrarisch bedrijf naar wonen aan Laagt 4, 4286 LV Almkerk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469</meta:user-defined>
    <meta:user-defined meta:name="OVERHEIDop.GmbID/DC.identifier">gmb-2026-364469</meta:user-defined>
    <meta:user-defined meta:name="OVERHEIDop.versieInformatie"/>
  </office:meta>
</office:document-meta>
</file>