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chtlaan 251, 7312 GP Apeldoorn, het veranderen van een gevel en inter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3-07-2026</text:p>
            <text:p text:style-name="common-al">Zaaknummer:  02006332332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6446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6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32332</meta:user-defined>
    <dc:language>nl</dc:language>
    <meta:user-defined meta:name="OVERHEIDop.locatietype/OVERHEIDop.gebiedsmarkering">Punt</meta:user-defined>
    <meta:user-defined meta:name="DC.title">Aanvraag Omgevingsvergunning Jachtlaan 251, 7312 GP Apeldoorn, het veranderen van een gevel en intern van een wonin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65</meta:user-defined>
    <meta:user-defined meta:name="OVERHEIDop.GmbID/DC.identifier">gmb-2026-364465</meta:user-defined>
    <meta:user-defined meta:name="OVERHEIDop.versieInformatie"/>
  </office:meta>
</office:document-meta>
</file>