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Sint Jansteen, Oude Drydijck, Wilhelminastraat, Badhuisweg en 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de elektriciteitskabels vervangen aan Sint Jansteen, Oude Drydijck, Wilhelminastraat, Badhuisweg en omgeving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de elektriciteitskabels vervangen aan Sint Jansteen, Oude Drydijck, Wilhelminastraat, Badhuisweg en omgeving.</text:p>
            <text:p text:style-name="common-al">
            
          </text:p>
            <text:p text:style-name="common-al">Ons kenmerk is 06771007300.</text:p>
            <text:p text:style-name="common-al">Verzenddatum is 27-07-2026.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644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6771007300</meta:user-defined>
    <meta:user-defined meta:name="DCTERMS.abstract">Toestemming voor 06771007300 de elektriciteitskabels vervangen aan Sint Jansteen, Oude Drydijck, Wilhelminastraat, Badhuisweg en omgeving.</meta:user-defined>
    <dc:language>nl</dc:language>
    <meta:user-defined meta:name="OVERHEIDop.locatietype/OVERHEIDop.gebiedsmarkering">Vlak</meta:user-defined>
    <meta:user-defined meta:name="DC.title">Definitief besluit omgevingsvergunning, Sint Jansteen, Oude Drydijck, Wilhelminastraat, Badhuisweg en omgeving</meta:user-defined>
    <meta:user-defined meta:name="OVERHEIDop.datumEindeReactietermijn">2026-09-07</meta:user-defined>
    <meta:user-defined meta:name="OVERHEIDop.terinzageleggingBG">https://www.digitale-inzage.nl/Gemeente%20Hulst/dossier/NlSiKCymx0WpOUbUy6eKIA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64</meta:user-defined>
    <meta:user-defined meta:name="OVERHEIDop.GmbID/DC.identifier">gmb-2026-364464</meta:user-defined>
    <meta:user-defined meta:name="OVERHEIDop.versieInformatie"/>
  </office:meta>
</office:document-meta>
</file>