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lenging van EHV-ZP2026-006641 voor het plaatsen van een dichte container, Anjelierstraat 60 5644P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125 </text:p>
            <text:p text:style-name="common-al"> Omschrijving: verlenging van EHV-ZP2026-006641 voor het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jelierstraat 60 5644PG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Datum verzending: 27-07-2026 </text:p>
            <text:p text:style-name="common-al"> Heeft u direct belang bij deze beslissing? Dan kunt u binnen zes weken, na 27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4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125</meta:user-defined>
    <meta:user-defined meta:name="DCTERMS.abstract">verlenging van EHV-ZP2026-006641 voor het plaatsen van een dichte container</meta:user-defined>
    <dc:language>nl</dc:language>
    <meta:user-defined meta:name="OVERHEIDop.locatietype/OVERHEIDop.gebiedsmarkering">Punt</meta:user-defined>
    <meta:user-defined meta:name="DC.title">Besluit op aanvraag: verlenging van EHV-ZP2026-006641 voor het plaatsen van een dichte container, Anjelierstraat 60 5644PG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54</meta:user-defined>
    <meta:user-defined meta:name="OVERHEIDop.GmbID/DC.identifier">gmb-2026-364454</meta:user-defined>
    <meta:user-defined meta:name="OVERHEIDop.versieInformatie"/>
  </office:meta>
</office:document-meta>
</file>