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onderhouds- en verduurzamingsplan en herinrichting Dorpskerk Bodegraven Oude Markt 1, 2411AW Bodegra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eft de Omgevingsdienst Midden-Holland (ODMH) namens gemeente Bodegraven-Reeuwijk besloten om de beslistermijn van de aanvraag met kenmerk 2025-00025494 voor het onderhouds- en verduurzamingsplan en herinrichting Dorpskerk Bodegraven op de locatie Oude Markt 1, 2411AW Bodegraven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6444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4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4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5-00025494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onderhouds- en verduurzamingsplan en herinrichting Dorpskerk Bodegraven Oude Markt 1, 2411AW Bodegrav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444</meta:user-defined>
    <meta:user-defined meta:name="OVERHEIDop.GmbID/DC.identifier">gmb-2026-364444</meta:user-defined>
    <meta:user-defined meta:name="OVERHEIDop.versieInformatie"/>
  </office:meta>
</office:document-meta>
</file>