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aasperdammerpad 48 1106R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betreft het toevoegen van 1 bouwlaag voor een termijn van 10 jaar op de bestaande tijdelijke school</text:p>
            <text:p text:style-name="common-al">Zaakadres: Gaasperdammerpad 48 1106RZ Amsterdam</text:p>
            <text:p text:style-name="common-al">Datum ontvangst: 20-04-2026</text:p>
            <text:p text:style-name="common-al">Zaaknummer: Z2026-017546</text:p>
            <text:p text:style-name="common-al">DSO-nummer: 202604200084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44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4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4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546</meta:user-defined>
    <meta:user-defined meta:name="DCTERMS.abstract">Het betreft het toevoegen van 1 bouwlaag voor een termijn van 10 jaar op de bestaande tijdelijke schoo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Gaasperdammerpad 48 1106RZ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41</meta:user-defined>
    <meta:user-defined meta:name="OVERHEIDop.GmbID/DC.identifier">gmb-2026-364441</meta:user-defined>
    <meta:user-defined meta:name="OVERHEIDop.versieInformatie"/>
  </office:meta>
</office:document-meta>
</file>