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plaatsen van reclameborden Kantorenpark Rijnsweerd, Kantorenpark Rijnsweerd, GU-Z2026-004960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ntorenpark Rijnsweerd</text:p>
            <text:p text:style-name="common-al">GU-Z2026-0049605</text:p>
            <text:p text:style-name="common-al">Toelichting: het plaatsen van reclameborden Kantorenpark Rijnsweerd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7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443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3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43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49605</meta:user-defined>
    <meta:user-defined meta:name="DCTERMS.abstract">Toelichting: het plaatsen van reclameborden Kantorenpark Rijnsweerd</meta:user-defined>
    <dc:language>nl</dc:language>
    <meta:user-defined meta:name="OVERHEIDop.locatietype/OVERHEIDop.gebiedsmarkering">Vlak</meta:user-defined>
    <meta:user-defined meta:name="DC.title">Verleende Omgevingsvergunning, het plaatsen van reclameborden Kantorenpark Rijnsweerd, Kantorenpark Rijnsweerd, GU-Z2026-0049605</meta:user-defined>
    <meta:user-defined meta:name="OVERHEIDop.datumEindeReactietermijn">2026-09-07</meta:user-defined>
    <meta:user-defined meta:name="OVERHEIDop.terinzageleggingBG">https://jeleefomgeving.nl/inzien/002220647/7aff10d1-cf2d-4601-a5d1-7b2b17f416fb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433</meta:user-defined>
    <meta:user-defined meta:name="OVERHEIDop.GmbID/DC.identifier">gmb-2026-364433</meta:user-defined>
    <meta:user-defined meta:name="OVERHEIDop.versieInformatie"/>
  </office:meta>
</office:document-meta>
</file>