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naïsoleren zoldervloer, Rapenburg 129 2311GM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0919</text:p>
            <text:p text:style-name="common-al">
            <text:span text:style-name="nadrukvet">Ingekomen:</text:span> 27-07-2026</text:p>
            <text:p text:style-name="common-al">
            <text:span text:style-name="nadrukvet">Locatie:</text:span> Rapenburg 129 2311GM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0919" xlink:type="simple">publicatiesomgevingsvergunningen@leiden.nl</text:a> de volgende gegevens:</text:p>
            <text:p text:style-name="common-al">-het kenmerk van de aanvraag: Z/26/4020919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442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2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2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0919</meta:user-defined>
    <meta:user-defined meta:name="DCTERMS.abstract">naïsoleren zoldervlo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naïsoleren zoldervloer, Rapenburg 129 2311GM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850_Samenvatting 000|exb-2026-27136</meta:user-defined>
    <meta:user-defined meta:name="OVERHEIDop.publicationIssue">364427</meta:user-defined>
    <meta:user-defined meta:name="OVERHEIDop.GmbID/DC.identifier">gmb-2026-364427</meta:user-defined>
    <meta:user-defined meta:name="OVERHEIDop.versieInformatie"/>
  </office:meta>
</office:document-meta>
</file>