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pelhôf 5, 8465 RX Oudehaske: aanvraag omgevingsvergunning voor het plaatsen van bedrijfsreclame aan de achterzijde. (Z.90812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7-2026 is een omgevingsvergunning aangevraagd voor deze locatie. De aanvraag omvat het plaatsen van bedrijfsreclame aan de achterzijd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6441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08122</meta:user-defined>
    <dc:language>nl</dc:language>
    <meta:user-defined meta:name="OVERHEIDop.locatietype/OVERHEIDop.gebiedsmarkering">Punt</meta:user-defined>
    <meta:user-defined meta:name="DC.title">Appelhôf 5, 8465 RX Oudehaske: aanvraag omgevingsvergunning voor het plaatsen van bedrijfsreclame aan de achterzijde. (Z.908122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17</meta:user-defined>
    <meta:user-defined meta:name="OVERHEIDop.GmbID/DC.identifier">gmb-2026-364417</meta:user-defined>
    <meta:user-defined meta:name="OVERHEIDop.versieInformatie"/>
  </office:meta>
</office:document-meta>
</file>