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Commissie Bezwaarschriften d.d. 5 augustus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Op woensdag 5 augustus 2026 vanaf 19.30 uur houdt de bezwaarschriftencommissie in de Commissiekamer van het gemeentehuis te Nieuwveen een openbare vergadering.</text:p>
            <text:p text:style-name="al"/>
            <text:p text:style-name="al">Behandeld wordt: </text:p>
            <text:p text:style-name="al"/>
            <text:p text:style-name="al">19.30 – 20.00 uur: (Nieuwkoop) Bezwaar tegen besluit basissubsidie.</text:p>
            <text:p text:style-name="al"/>
            <text:p text:style-name="al">20.15 – 20.45 uur: (Nieuwkoop) Bezwaar tegen besluit tot handhavend optreden twee schuurtjes</text:p>
            <text:p text:style-name="al"/>
            <text:p text:style-name="al"/>
            <text:p text:style-name="al">Voorzitter: Olaf van Loon</text:p>
            <text:p text:style-name="al">Leden Richard van Oevelen en Wilma Ooms</text:p>
            <text:p text:style-name="al">Reserve: Wouter Koster</text:p>
            <text:p text:style-name="al">Secretaris: Nicole Sanchez</text:p>
            <text:p text:style-name="al"/>
            <text:p text:style-name="al">Voor nadere informatie kunt u contact opnemen met Daniëlle Dekker of Nicole Suarez Sanchez (secretaris) of Erna Abbing (planning). U kunt mailen naar <text:a xlink:href="mailto:info@nieuwkoop.nl" xlink:type="simple">info@nieuwkoop.nl</text:a> of bellen via 140172 (doorkiesnr. Nieuwkoop)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6440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0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Nieuwkoop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ieuwkoop</meta:user-defined>
    <meta:user-defined meta:name="OVERHEID.Gemeente/DCTERMS.publisher">Nieuwkoop</meta:user-defined>
    <meta:user-defined meta:name="OVERHEID.TaxonomieBeleidsagendaDecentraal/OVERHEID.category">Recht | Burgerlijk recht</meta:user-defined>
    <meta:user-defined meta:name="OVERHEID.TaxonomieBeleidsagendaDecentraal/OVERHEID.category">Recht | Organisatie en beleid</meta:user-defined>
    <meta:user-defined meta:name="DCTERMS.abstract">Agenda bezwaarschriftencommissie d.d. 5 augustus 2026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genda Commissie Bezwaarschriften d.d. 5 augustus 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03</meta:user-defined>
    <meta:user-defined meta:name="OVERHEIDop.GmbID/DC.identifier">gmb-2026-364403</meta:user-defined>
    <meta:user-defined meta:name="OVERHEIDop.versieInformatie"/>
  </office:meta>
</office:document-meta>
</file>