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aanleggen van singletracks voor mountainbikeroute, rondom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is een aanvraag ontvangen voor het aanleggen van singletracks voor mountainbikeroute op locatie rondom Eibergen. De aanvraag is geregistreerd onder zaaknummer Z2026-00001388. De aanvraag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6439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9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88</meta:user-defined>
    <meta:user-defined meta:name="DCTERMS.abstract">Betreft: Aanvraag op locatie rondom Eibergen</meta:user-defined>
    <dc:language>nl</dc:language>
    <meta:user-defined meta:name="OVERHEIDop.locatietype/OVERHEIDop.gebiedsmarkering">Vlak</meta:user-defined>
    <meta:user-defined meta:name="DC.title">Aanvraag vergunning voor aanleggen van singletracks voor mountainbikeroute, rondom Eiberg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96</meta:user-defined>
    <meta:user-defined meta:name="OVERHEIDop.GmbID/DC.identifier">gmb-2026-364396</meta:user-defined>
    <meta:user-defined meta:name="OVERHEIDop.versieInformatie"/>
  </office:meta>
</office:document-meta>
</file>