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3de07a7c-6367-4ecc-a4cb-1c1ae8e554e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eren voornemen last onder bestuursdwang geparkeerd voertuig, betreffende een aanhanger, op de openbare weg Het groene dijkje te Devent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ij het aanbrengen van een sticker op de aanhanger (verder: (het) voertuig) op 26 juli 2026 hebben wij ons voornemen kenbaar gemaakt om het voertuig, geparkeerd op de openbare parkeerplaats aan de Rielermatenweg, te Deventer, te verwijderen indien het voertuig op 4 augustus 2026 niet is verwijderd. </text:p>
            <text:p text:style-name="al">Reden hiervoor is dat wij op 23 juli 2026, op de openbare weg Het Groene dijkje, te Deventer het volgende aanhanger/voertuig (wrak) hebben aangetroffen:</text:p>
            <text:p text:style-name="al"/>
            <text:p text:style-name="al">• Een aanhanger, zonder kenteken (verder (het) voertuig), (zie onderstaande foto):  </text:p>
            <text:p text:style-name="al"/>
            <text:p text:style-name="al"/>
            <text:p text:style-name="al"/>
            <text:p text:style-name="al"/>
            <text:p text:style-name="al"/>
            <text:p text:style-name="al"/>
            <text:p text:style-name="al">
            <draw:frame><draw:text-box><text:section text:name="plaatje_id1-3-2-2-1-13-1" text:style-name="plaatje">
              <text:p text:style-name="illustratie_id1-3-2-2-1-13-1-1"><draw:frame draw:style-name="illustratie_id1-3-2-2-1-13-1-1" text:anchor-type="paragraph" svg:width="118.5mm" svg:height="88.80000000000001mm"><draw:image xlink:href="Pictures/Afbeelding1i3de07a7c-6367-4ecc-a4cb-1c1ae8e554e6.jpg" xlink:type="simple"/></draw:frame></text:p>
            </text:section></draw:text-box></draw:frame>
          </text:p>
            <text:p text:style-name="al"/>
            <text:p text:style-name="al"/>
            <text:p text:style-name="al"/>
            <text:p text:style-name="al"/>
            <text:p text:style-name="al"/>
            <text:p text:style-name="al"/>
            <text:p text:style-name="al"/>
            <text:p text:style-name="al">Op grond van artikel 5:6 Algemene plaatselijke verordening Deventer (verder: (de) APV) is het verboden met het oog op de bescherming van het uiterlijk aanzien van de gemeente het hinderlijk uitzicht van bewoners of gebruikers vanuit direct nabijgelegen woningen verboden een voertuig dat voor recreatie of anderszins voor andere dan verkeersdoeleinden wordt gebruikt, alsmede een aanhangwagen, langer dan op drie achtereenvolgende dagen op de weg of een andere openbare plaats te plaatsen of te hebben .. </text:p>
            <text:p text:style-name="al">. </text:p>
            <text:p text:style-name="al">Het is dan ook verboden het voertuig op de weg te parkeren. Op 26 juli  hebben wij het voertuig voorzien van een sticker en de eigenaar verzocht het voertuig binnen 10 dagen van de weg te verwijderen en verwijderd te houden. Wij zijn bevoegd om handhavend op te treden tegen overtredingen. Deze bevoegdheid hebben wij op grond van artikel 125 van de Gemeentewet, in samenhang met artikel 5:21 en volgende van de Algemene wet bestuursrecht (verder: Awb). Op grond van artikel 5:29 Awb hebben wij de bevoegdheid om een voertuig te laten meevoeren en op te slaan.</text:p>
            <text:p text:style-name="al"/>
            <text:p text:style-name="al"/>
            <text:p text:style-name="al"/>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438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8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venter</meta:user-defined>
    <meta:user-defined meta:name="OVERHEID.Informatietype/DC.type">officiële publicatie</meta:user-defined>
    <meta:user-defined meta:name="OVERHEIDop.Rubriek/DC.type">overige overheidsinformatie</meta:user-defined>
    <meta:user-defined meta:name="OVERHEID.Gemeente/OVERHEID.authority">Deventer</meta:user-defined>
    <meta:user-defined meta:name="OVERHEID.Gemeente/DCTERMS.publisher">Deventer</meta:user-defined>
    <meta:user-defined meta:name="OVERHEID.TaxonomieBeleidsagendaDecentraal/OVERHEID.category">Openbare orde en veiligheid | Organisatie en beleid</meta:user-defined>
    <meta:user-defined meta:name="OVERHEIDop.referentienummer">Voornemen last onder bestuursdwang Het Groene Dijkje</meta:user-defined>
    <dc:language>nl</dc:language>
    <meta:user-defined meta:name="OVERHEIDop.locatietype/OVERHEIDop.gebiedsmarkering">Weg</meta:user-defined>
    <meta:user-defined meta:name="DC.title">Publiceren voornemen last onder bestuursdwang geparkeerd voertuig, betreffende een aanhanger, op de openbare weg Het groene dijkje te Deventer.</meta:user-defined>
    <meta:user-defined meta:name="DCTERMS.W3CDTF/DCTERMS.available">2026-07-29</meta:user-defined>
    <meta:user-defined meta:name="DCTERMS.W3CDTF/OVERHEIDop.jaargang">2026</meta:user-defined>
    <meta:user-defined meta:name="OVERHEIDop.publicationIssue">364388</meta:user-defined>
    <meta:user-defined meta:name="OVERHEIDop.GmbID/DC.identifier">gmb-2026-364388</meta:user-defined>
    <meta:user-defined meta:name="OVERHEIDop.versieInformatie"/>
  </office:meta>
</office:document-meta>
</file>