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verwijderen hellingbaan links dichtzetten kelderwand vv. nieuwe deur, Hellingbaan Loofhoutpad Eindhoven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335 </text:p>
            <text:p text:style-name="common-al"> Omschrijving: verwijderen hellingbaan links dichtzetten kelderwand vv. nieuwe deu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Hellingbaan Loofhoutpad Eindhoven  </text:p>
              </text:list-item>
            </text:list>
            <text:p text:style-name="common-al"> Datum ontvangst: 24-07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437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7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7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EHV-ZP2026-007335</meta:user-defined>
    <meta:user-defined meta:name="DCTERMS.abstract">verwijderen hellingbaan links dichtzetten kelderwand vv. nieuwe deur</meta:user-defined>
    <dc:language>nl</dc:language>
    <meta:user-defined meta:name="OVERHEIDop.locatietype/OVERHEIDop.gebiedsmarkering">Vlak</meta:user-defined>
    <meta:user-defined meta:name="DC.title">Ingediende aanvraag omgevingsvergunning: verwijderen hellingbaan links dichtzetten kelderwand vv. nieuwe deur, Hellingbaan Loofhoutpad Eindhov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371</meta:user-defined>
    <meta:user-defined meta:name="OVERHEIDop.GmbID/DC.identifier">gmb-2026-364371</meta:user-defined>
    <meta:user-defined meta:name="OVERHEIDop.versieInformatie"/>
  </office:meta>
</office:document-meta>
</file>