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termijn omgevingsvergunning: EHV-ZP2026-005044, Orgelplein 5642SV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Verlenging termijn omgevingsvergunning. </text:p>
            <text:p text:style-name="common-al"> De aanvraag betreft: </text:p>
            <text:p text:style-name="common-al"> Zaaknummer: EHV-ZP2026-005044 </text:p>
            <text:p text:style-name="common-al"> Omschrijving: uitbreiden van woonwagenlocatie Orgelplein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Orgelplein 5642SV Eindhoven</text:p>
              </text:list-item>
            </text:list>
            <text:p text:style-name="common-al"> Soort aanvraag: Buitenplanse omgevingsplanactiviteit </text:p>
            <text:p text:style-name="last-al"> De verlenging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4364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36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36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EHV-ZP2026-005044</meta:user-defined>
    <meta:user-defined meta:name="DCTERMS.abstract">uitbreiden van woonwagenlocatie Orgelplein</meta:user-defined>
    <dc:language>nl</dc:language>
    <meta:user-defined meta:name="OVERHEIDop.locatietype/OVERHEIDop.gebiedsmarkering">Vlak</meta:user-defined>
    <meta:user-defined meta:name="DC.title">Verlenging termijn omgevingsvergunning: EHV-ZP2026-005044, Orgelplein 5642SV Eindhov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364</meta:user-defined>
    <meta:user-defined meta:name="OVERHEIDop.GmbID/DC.identifier">gmb-2026-364364</meta:user-defined>
    <meta:user-defined meta:name="OVERHEIDop.versieInformatie"/>
  </office:meta>
</office:document-meta>
</file>