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kappen van een boom aan Rotterdamseweg 123 2628AK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otterdamseweg 123 2628AK Delft | het kappen van een boom | 27-07-2026 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632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6436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36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36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02632</meta:user-defined>
    <meta:user-defined meta:name="DCTERMS.abstract">26/2560 kappen boom Rotterdamseweg 123</meta:user-defined>
    <dc:language>nl</dc:language>
    <meta:user-defined meta:name="OVERHEIDop.locatietype/OVERHEIDop.gebiedsmarkering">Vlak</meta:user-defined>
    <meta:user-defined meta:name="DC.title">Aanvraag vergunning voor het kappen van een boom aan Rotterdamseweg 123 2628AK Delft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363</meta:user-defined>
    <meta:user-defined meta:name="OVERHEIDop.GmbID/DC.identifier">gmb-2026-364363</meta:user-defined>
    <meta:user-defined meta:name="OVERHEIDop.versieInformatie"/>
  </office:meta>
</office:document-meta>
</file>