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dakkapel op de locatie Pastoor Heurkensstraat 10 te Wamel zaaknummer ODR2610939</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plaatsen van een dakkapel aan de Pastoor Heurkensstraat 10 te Wa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4 juli 2026. De gemeente neemt daarover waarschijnlijk 18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6435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5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5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dakkapel op de locatie Pastoor Heurkensstraat 10 te Wamel zaaknummer ODR2610939</meta:user-defined>
    <meta:user-defined meta:name="DCTERMS.W3CDTF/DCTERMS.available">2026-07-29</meta:user-defined>
    <meta:user-defined meta:name="DCTERMS.W3CDTF/OVERHEIDop.jaargang">2026</meta:user-defined>
    <meta:user-defined meta:name="OVERHEIDop.publicationIssue">364356</meta:user-defined>
    <meta:user-defined meta:name="OVERHEIDop.GmbID/DC.identifier">gmb-2026-364356</meta:user-defined>
    <meta:user-defined meta:name="OVERHEIDop.versieInformatie"/>
  </office:meta>
</office:document-meta>
</file>