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het Noord 16, 8307 AA Ens: het bouwen van een sportscho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is een Omgevingsvergunning verleend voor deze locatie. Het gaat om het bouwen van een sportschool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6435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2033</meta:user-defined>
    <meta:user-defined meta:name="DCTERMS.abstract">het Noord 16, 8307 AA Ens: Omgevingsvergunning 24 juli 2026 het bouwen van een sportschool</meta:user-defined>
    <dc:language>nl</dc:language>
    <meta:user-defined meta:name="OVERHEIDop.locatietype/OVERHEIDop.gebiedsmarkering">Vlak</meta:user-defined>
    <meta:user-defined meta:name="DC.title">Besluit omgevingsvergunning het Noord 16, 8307 AA Ens: het bouwen van een sportschoo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54</meta:user-defined>
    <meta:user-defined meta:name="OVERHEIDop.GmbID/DC.identifier">gmb-2026-364354</meta:user-defined>
    <meta:user-defined meta:name="OVERHEIDop.versieInformatie"/>
  </office:meta>
</office:document-meta>
</file>