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Ingogostraat 5E 1092H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, een dakterras op het dak van de hoofdbebouwing, een dakterras op de vierde verdieping en interne constructieve wijzigingen op de vierde verdieping</text:p>
            <text:p text:style-name="common-al">Besluit: geweigerd</text:p>
            <text:p text:style-name="common-al">Besluit verzonden op: 27-07-2026</text:p>
            <text:p text:style-name="common-al">Zaakadres: Ingogostraat 5E 1092HX Amsterdam</text:p>
            <text:p text:style-name="common-al">Zaaknummer: Z2026-010388</text:p>
            <text:p text:style-name="common-al">DSO-nummer: 202603060174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0388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35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388</meta:user-defined>
    <meta:user-defined meta:name="DCTERMS.abstract">realiseren van een dakopbouw, een dakterras op het dak van de hoofdbebouwing, een dakterras op de vierde verdieping en interne constructieve.......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Ingogostraat 5E 1092HX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51</meta:user-defined>
    <meta:user-defined meta:name="OVERHEIDop.GmbID/DC.identifier">gmb-2026-364351</meta:user-defined>
    <meta:user-defined meta:name="OVERHEIDop.versieInformatie"/>
  </office:meta>
</office:document-meta>
</file>