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Korte Papaverweg 13 1032KA Amsterdam 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4 bomen</text:p>
            <text:p text:style-name="common-al">Zaakadres: Korte Papaverweg 13 1032KA Amsterdam</text:p>
            <text:p text:style-name="common-al">Datum ontvangst: 22-06-2026</text:p>
            <text:p text:style-name="common-al">Zaaknummer: Z2026-027384</text:p>
            <text:p text:style-name="common-al">DSO-nummer: 20260622004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34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4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4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7384</meta:user-defined>
    <meta:user-defined meta:name="DCTERMS.abstract">kappen 4 bom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Korte Papaverweg 13 1032KA Amsterdam Noord</meta:user-defined>
    <meta:user-defined meta:name="DCTERMS.W3CDTF/DCTERMS.available">2026-07-29</meta:user-defined>
    <meta:user-defined meta:name="DCTERMS.W3CDTF/OVERHEIDop.jaargang">2026</meta:user-defined>
    <meta:user-defined meta:name="OVERHEIDop.externeBijlage">Z2026-027384 OW procedure en volledig|exb-2026-27133</meta:user-defined>
    <meta:user-defined meta:name="OVERHEIDop.publicationIssue">364341</meta:user-defined>
    <meta:user-defined meta:name="OVERHEIDop.GmbID/DC.identifier">gmb-2026-364341</meta:user-defined>
    <meta:user-defined meta:name="OVERHEIDop.versieInformatie"/>
  </office:meta>
</office:document-meta>
</file>