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Aanstellingsbesluit verkeersregelaars, Appelscha en 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juli 2026 een besluit genomen op de aanvraag met zaaknummer Z2026-00004776 voor een Aanstellingsbesluit verkeersregelaars op de locatie Appelscha en omgeving. De vergunning is verleend. Het besluit betreft:</text:p>
            <text:p text:style-name="common-al">verkeersregelaars Fiets4Daagse Appelscha 2026 en bevat de volgende activiteiten:</text:p>
            <text:list text:style-name="id1-3-2-1-1-3">
              <text:list-item text:style-override="id1-3-2-1-1-3-1">
                <text:number>•</text:number>
                <text:p text:style-name="al">Aanstellen verkeersregelaars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7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7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776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6431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1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1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776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aanvraag Aanstellingsbesluit verkeersregelaars, Appelscha en omgevin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12</meta:user-defined>
    <meta:user-defined meta:name="OVERHEIDop.GmbID/DC.identifier">gmb-2026-364312</meta:user-defined>
    <meta:user-defined meta:name="OVERHEIDop.versieInformatie"/>
  </office:meta>
</office:document-meta>
</file>