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Bonairestraat 11 1058XC Amsterdam, Bonairestraat 13-1 1058XC Amsterdam, Bonairestraat 13-2 1058X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de kozijnen op de begane grond en 1e en 2e verdieping in de voorgevel</text:p>
            <text:p text:style-name="common-al">Besluit: verleend</text:p>
            <text:p text:style-name="common-al">Besluit verzonden op: 23-07-2026</text:p>
            <text:p text:style-name="common-al">Zaakadres: Bonairestraat 11 1058XC Amsterdam, Bonairestraat 13-1 1058XC Amsterdam, Bonairestraat 13-2 1058XC Amsterdam</text:p>
            <text:p text:style-name="common-al">Zaaknummer: Z2026-023181</text:p>
            <text:p text:style-name="common-al">DSO-nummer: 2026052701230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23181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3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294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29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29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3181</meta:user-defined>
    <meta:user-defined meta:name="DCTERMS.abstract">vervangen van de kozijnen op de begane grond en 1e en 2e verdieping in de voorgevel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mgevingsvergunning reguliere procedure verleend Bonairestraat 11 1058XC Amsterdam, Bonairestraat 13-1 1058XC Amsterdam, Bonairestraat 13-2 1058XC Amsterda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294</meta:user-defined>
    <meta:user-defined meta:name="OVERHEIDop.GmbID/DC.identifier">gmb-2026-364294</meta:user-defined>
    <meta:user-defined meta:name="OVERHEIDop.versieInformatie"/>
  </office:meta>
</office:document-meta>
</file>