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vangen van het huidige glas door HR+++ glas en uitvoeren diverse werkzaamheden binnen de woning, Lammenschansweg 71 2313DK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0751</text:p>
            <text:p text:style-name="common-al">
            <text:span text:style-name="nadrukvet">Ingekomen:</text:span> 27-07-2026</text:p>
            <text:p text:style-name="common-al">
            <text:span text:style-name="nadrukvet">Locatie:</text:span> Lammenschansweg 71 2313DK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0751" xlink:type="simple">publicatiesomgevingsvergunningen@leiden.nl</text:a> de volgende gegevens:</text:p>
            <text:p text:style-name="common-al">-het kenmerk van de aanvraag: Z/26/402075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429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0751</meta:user-defined>
    <meta:user-defined meta:name="DCTERMS.abstract">vervangen van het huidige glas door HR+++ glas en uitvoeren diverse werkzaamheden binne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vangen van het huidige glas door HR+++ glas en uitvoeren diverse werkzaamheden binnen de woning, Lammenschansweg 71 2313DK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842_Samenvatting 000|exb-2026-27127</meta:user-defined>
    <meta:user-defined meta:name="OVERHEIDop.publicationIssue">364290</meta:user-defined>
    <meta:user-defined meta:name="OVERHEIDop.GmbID/DC.identifier">gmb-2026-364290</meta:user-defined>
    <meta:user-defined meta:name="OVERHEIDop.versieInformatie"/>
  </office:meta>
</office:document-meta>
</file>