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het uitbreiden van de begraafplaats aan Burgemeester van der Lelystraat 20a, 4285 BL Woudri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 het uitbreiden van de begraafplaats aan Burgemeester van der Lelystraat 20a, 4285 BL Woudrichem (1959149864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3-07-2026. De gemeente neemt daarover waarschijnlijk voor 17-09-2026 een besluit. I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ia de website van de gemeente Altena kunt u een informatieverzoek indienen om de 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6427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27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27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959149864</meta:user-defined>
    <meta:user-defined meta:name="DCTERMS.abstract">het uitbreiden van de begraafplaats</meta:user-defined>
    <dc:language>nl</dc:language>
    <meta:user-defined meta:name="OVERHEIDop.locatietype/OVERHEIDop.gebiedsmarkering">Punt</meta:user-defined>
    <meta:user-defined meta:name="DC.title">Gemeente Altena - Aanvraag vergunning voor het uitbreiden van de begraafplaats aan Burgemeester van der Lelystraat 20a, 4285 BL Woudriche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276</meta:user-defined>
    <meta:user-defined meta:name="OVERHEIDop.GmbID/DC.identifier">gmb-2026-364276</meta:user-defined>
    <meta:user-defined meta:name="OVERHEIDop.versieInformatie"/>
  </office:meta>
</office:document-meta>
</file>