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vergunning voor het kadastraal splitsen van een gebouw in twee appartementsrechten, Ferdinand Bolstraat 49 en Johannes Vermeerstraat 2A, 3583AP Utrecht, GU-Z2026-00562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op de aanvraag voor het onderstaande adres een besluit is genomen:</text:p>
            <text:p text:style-name="common-al">Ferdinand Bolstraat 49 en Johannes Vermeerstraat 2A, 3583AP Utrecht</text:p>
            <text:p text:style-name="common-al">GU-Z2026-0056202</text:p>
            <text:p text:style-name="common-al">het kadastraal splitsen van een gebouw in twee appartementsrechten</text:p>
            <text:p text:style-name="common-al">Besluit: Verleend.</text:p>
            <text:p text:style-name="common-al">
            <text:span text:style-name="nadrukvet">Bezwaar maken</text:span>
          </text:p>
            <text:p text:style-name="common-al">Tegen dit besluit kunt u bezwaar maken. Het bezwaarschrift moet uiterlijk 7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426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6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6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GU-Z2026-0056202</meta:user-defined>
    <meta:user-defined meta:name="DCTERMS.abstract">Verleende vergunning voor het kadastraal splitsen van een gebouw in twee appartementsrechten, Ferdinand Bolstraat 49 en Johannes Vermeerstraat 2A, 3583AP Utrecht, GU-Z2026-0056202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voor het kadastraal splitsen van een gebouw in twee appartementsrechten, Ferdinand Bolstraat 49 en Johannes Vermeerstraat 2A, 3583AP Utrecht, GU-Z2026-0056202</meta:user-defined>
    <meta:user-defined meta:name="OVERHEIDop.datumEindeReactietermijn">2026-09-07</meta:user-defined>
    <meta:user-defined meta:name="OVERHEIDop.terinzageleggingBG">https://jeleefomgeving.nl/inzien/002220647/5c10168a-c414-4849-9049-73cf3db101f0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266</meta:user-defined>
    <meta:user-defined meta:name="OVERHEIDop.GmbID/DC.identifier">gmb-2026-364266</meta:user-defined>
    <meta:user-defined meta:name="OVERHEIDop.versieInformatie"/>
  </office:meta>
</office:document-meta>
</file>