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dermandaat beslissingsbevoegdheid beslissingen op bezwaar portefeuille wethouder Hoenderkamp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Ingevolge artikel 3 van de Mandaatregeling Gemeente Maastricht 2023 (geldend van 30-12-2025 t/m heden) in combinatie met nr. 97 van Bijlage 1 behorende bij deze mandaatregeling (Mandaat- volmacht- en machtigingslijst Gemeente Maastricht februari 2012, gewijzigd december 2025) is wethouder Hoenderkamp door het college gemandateerd om te beslissen op bezwaren die worden ingesteld tegen besluiten die zijn vakportefeuille regarderen.</text:p>
            <text:p text:style-name="al"/>
            <text:p text:style-name="al">Gelet op zijn afwezigheid in de vakantieperiode besluit hij om in de periode van 27 juli 2026 tot en met 21 augustus 2026 voor bovengenoemde beslissingsbevoegdheid conform artikel 7 van de mandaatregeling ondermandaat te verlenen aan de heer R. Bongers, teammanager Juridisch advies en Rechtsbescherming bij de gemeente Maastricht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Maastricht 21 juli 2026,</text:span></text:p>
          </text:section>
          <text:section text:name="ondertekening_id1-3-2-3-2">
            <text:p><text:span text:style-name="functie"/></text:p>
            <text:p><text:span text:style-name="functie">De wethouder Wmo, Gezondheid en Welzijn, Sociale Zaken en Armoede, Duurzaamheid en Personeel en Organisatie, </text:span></text:p>
          </text:section>
          <text:section text:name="ondertekening_id1-3-2-3-3">
            <text:p><text:span text:style-name="functie"/></text:p>
            <text:p><text:span text:style-name="functie">J. Hoenderkamp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424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Maastricht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Bestuur | Organisatie en beleid</meta:user-defined>
    <meta:user-defined meta:name="DC.source">artikel 3 van de Mandaatregeling Gemeente Maastricht 2023]|[https://lokaleregelgeving.overheid.nl/CVDR713127/3#artikel_3</meta:user-defined>
    <meta:user-defined meta:name="DC.source">Bijlage 1 behorende bij deze mandaatregeling (Mandaat- volmacht- en machtigingslijst Gemeente Maastricht februari 2012, gewijzigd december 2025)]|[https://lokaleregelgeving.overheid.nl/CVDR713127/3#bijlage_1:</meta:user-defined>
    <dc:language>nl</dc:language>
    <meta:user-defined meta:name="OVERHEIDop.locatietype/OVERHEIDop.gebiedsmarkering">Gemeente</meta:user-defined>
    <meta:user-defined meta:name="DC.title">Ondermandaat beslissingsbevoegdheid beslissingen op bezwaar portefeuille wethouder Hoenderkam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248</meta:user-defined>
    <meta:user-defined meta:name="OVERHEIDop.GmbID/DC.identifier">gmb-2026-364248</meta:user-defined>
    <meta:user-defined meta:name="OVERHEIDop.versieInformatie"/>
  </office:meta>
</office:document-meta>
</file>